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преля-2025-г.-ветераны-педагогического-труда-цао-москвы-побывали-на-экскурсии-в-музее-сословий."/>08 апреля 2025 г. ветераны педагогического труда ЦАО Москвы побывали на экскурсии в Музее сословий.<text:bookmark-end text:name="апреля-2025-г.-ветераны-педагогического-труда-цао-москвы-побывали-на-экскурсии-в-музее-сословий."/></text:h>
      <text:p text:style-name="First_20_paragraph">10.04.2025</text:p>
      <text:p text:style-name="Text_20_body">08 апреля 2025 г. ветераны педагогического труда ЦАО Москвы побывали на экскурсии в Музее сословий.</text:p>
      <text:p text:style-name="Text_20_body"><text:a xlink:type="simple" xlink:href="https://mgdu.dogm.mos.ru/directions-of-activities/veterans-of-pedagogical-work/excursion-work/comments-about-the-tours/detail/12907307.html" office:name=""><text:span text:style-name="Definition"><text:span text:style-name="T1">Отзыв о мероприятии</text:span></text:span></text:a></text:p>
      <text:p text:style-name="Text_20_body"><text:line-break/></text:p>
      <text:p text:style-name="Text_20_body">Адрес страницы: <text:a xlink:type="simple" xlink:href="http://mgdu.dogm.mos.ru/presscenter/news/detail/12907425.html" office:name=""><text:span text:style-name="Definition">http://mgdu.dogm.mos.ru/presscenter/news/detail/12907425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10T07:53:08Z</meta:creation-date>
    <dc:date>2025-04-10T07:53:08Z</dc:date>
  </office:meta>
</office:document-meta>
</file>