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2025-г.-в-государственном-музее-а.с.пушкина-для-ветеранов-педагогического-труда-столицы-состоялся-концерт-музыкальная-капель---классическая-фантазия-известных-арий-и-не-только"/>16 апреля 2025 г. в Государственном музее А.С.Пушкина для ветеранов педагогического труда столицы состоялся концерт «Музыкальная капель» - классическая фантазия известных арий и не только…<text:bookmark-end text:name="апреля-2025-г.-в-государственном-музее-а.с.пушкина-для-ветеранов-педагогического-труда-столицы-состоялся-концерт-музыкальная-капель---классическая-фантазия-известных-арий-и-не-только"/></text:h>
      <text:p text:style-name="First_20_paragraph">18.04.2025</text:p>
      <text:p text:style-name="Text_20_body">16 апреля 2025 г. в Государственном музее А.С.Пушкина для ветеранов педагогического труда столицы состоялся концерт «Музыкальная капель» - классическая фантазия известных арий и не только…</text:p>
      <text:p text:style-name="Text_20_body"><text:a xlink:type="simple" xlink:href="https://mgdu.dogm.mos.ru/directions-of-activities/veterans-of-pedagogical-work/excursion-work/comments-about-the-tours/detail/12922598.html" office:name=""><text:span text:style-name="Definition"><text:span text:style-name="T1">Отзыв о мероприятии</text:span></text:span></text:a></text:p>
      <text:p text:style-name="Text_20_body"><text:a xlink:type="simple" xlink:href="https://mgdu.dogm.mos.ru/directions-of-activities/veterans-of-pedagogical-work/excursion-work/comments-about-the-tours/detail/12925114.html" office:name=""><text:span text:style-name="Definition"><text:span text:style-name="T1">Отзыв о мероприятии</text:span></text:span></text:a></text:p>
      <text:p text:style-name="Text_20_body"><text:line-break/></text:p>
      <text:p text:style-name="Text_20_body">Адрес страницы: <text:a xlink:type="simple" xlink:href="http://mgdu.dogm.mos.ru/presscenter/news/detail/12922601.html" office:name=""><text:span text:style-name="Definition">http://mgdu.dogm.mos.ru/presscenter/news/detail/12922601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0T15:47:27Z</meta:creation-date>
    <dc:date>2025-05-20T15:47:27Z</dc:date>
  </office:meta>
</office:document-meta>
</file>