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преля-2025-года-в-музее-московского-образования-прозвучал-концерт-весенняя-фантазия"/>24 апреля 2025 года в Музее Московского образования прозвучал концерт "Весенняя фантазия"!<text:bookmark-end text:name="апреля-2025-года-в-музее-московского-образования-прозвучал-концерт-весенняя-фантазия"/></text:h>
      <text:p text:style-name="First_20_paragraph">28.04.2025</text:p>
      <text:p text:style-name="Text_20_body">24 апреля 2025 года в Музее Московского образования прозвучал концерт "Весенняя фантазия"!</text:p>
      <text:p text:style-name="Text_20_body">В исполнении солистов Оперной студии "Созвездие" прозвучали арии и сцены из опер русских и зарубежных композиторов, русские и зарубежные романсы, французские песни и многие другое. Разнообразие эпох и жанров не давали скучать публике. Концерт прошёл на одном дыхании и в великолепном творческом подъёме.</text:p>
      <text:p text:style-name="Text_20_body"><text:line-break/></text:p>
      <text:p text:style-name="Text_20_body">Адрес страницы: <text:a xlink:type="simple" xlink:href="http://mgdu.dogm.mos.ru/presscenter/news/detail/12939748.html" office:name=""><text:span text:style-name="Definition">http://mgdu.dogm.mos.ru/presscenter/news/detail/12939748.html</text:span></text:a></text:p>
      <text:p text:style-name="Text_20_body"><text:a xlink:type="simple" xlink:href="http://mgdu.dogm.mos.ru" office:name=""><text:span text:style-name="Definition">ГБУ города Москвы «Московский городской дом учител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8T12:09:46Z</meta:creation-date>
    <dc:date>2025-04-28T12:09:46Z</dc:date>
  </office:meta>
</office:document-meta>
</file>