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2025-г.-во-дворце-на-яузе-для-ветеранов-педагогического-труда-москвы-состоялся-концерт-весенний-букет-любимых-арий"/>25 апреля 2025 г. во Дворце на Яузе для ветеранов педагогического труда Москвы состоялся концерт «Весенний букет любимых арий»<text:bookmark-end text:name="апреля-2025-г.-во-дворце-на-яузе-для-ветеранов-педагогического-труда-москвы-состоялся-концерт-весенний-букет-любимых-арий"/></text:h>
      <text:p text:style-name="First_20_paragraph">30.04.2025</text:p>
      <text:p text:style-name="Text_20_body">25 апреля 2025 г. во Дворце на Яузе для ветеранов педагогического труда Москвы состоялся концерт «Весенний букет любимых арий»</text:p>
      <text:p text:style-name="Text_20_body">Замечательный концерт в театрально-концертном зале "Дворец на Яузе"! Великолепное исполнение классической музыки и любимых арий! Праздник Души! Спасибо Дому Учителя и организаторам концерта!</text:p>
      <text:p text:style-name="Text_20_body">Азрапкина Н.Ф., ветеран педагогического труда ВАО</text:p>
      <text:p text:style-name="Text_20_body">Концерт очень понравился. Все артисты - большие профессионалы, которые нас окунули в замечательный весенний букет, где такое разнообразие красок. Мы артистов встречали и провожали жаркими аплодисментами.</text:p>
      <text:p text:style-name="Text_20_body">Большое спасибо за приглашение на чудесный концерт.</text:p>
      <text:p text:style-name="Text_20_body">Ветераны педагогического труда СЗАО</text:p>
      <text:p text:style-name="Text_20_body"><text:a xlink:type="simple" xlink:href="https://mgdu.dogm.mos.ru/directions-of-activities/veterans-of-pedagogical-work/excursion-work/photo-gallery/152735/?clear_cache_session=Y" office:name=""><text:span text:style-name="Definition"><text:span text:style-name="T1">Фотографии с мероприятия</text:span></text:span></text:a></text:p>
      <text:p text:style-name="Text_20_body"><text:a xlink:type="simple" xlink:href="https://mgdu.dogm.mos.ru/directions-of-activities/veterans-of-pedagogical-work/excursion-work/comments-about-the-tours/detail/12944931.html" office:name=""><text:span text:style-name="Definition"><text:span text:style-name="T1">Отзыв о мероприятии</text:span></text:span></text:a></text:p>
      <text:p text:style-name="Text_20_body"><text:a xlink:type="simple" xlink:href="https://mgdu.dogm.mos.ru/directions-of-activities/veterans-of-pedagogical-work/excursion-work/comments-about-the-tours/detail/12945294.html" office:name=""><text:span text:style-name="Definition"><text:span text:style-name="T1">Отзыв о мероприятии</text:span></text:span></text:a></text:p>
      <text:p text:style-name="Text_20_body"><text:line-break/></text:p>
      <text:p text:style-name="Text_20_body">Адрес страницы: <text:a xlink:type="simple" xlink:href="http://mgdu.dogm.mos.ru/presscenter/news/detail/12944955.html" office:name=""><text:span text:style-name="Definition">http://mgdu.dogm.mos.ru/presscenter/news/detail/12944955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7T03:19:07Z</meta:creation-date>
    <dc:date>2025-05-27T03:19:07Z</dc:date>
  </office:meta>
</office:document-meta>
</file>