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2025-г.-в-музее-московского-образования-прошел-спектакль-дивертисмент-театрального-коллектива-на-французском-языке"/>28 апреля 2025 г. в Музее московского образования прошел спектакль «Дивертисмент» театрального коллектива на французском языке<text:bookmark-end text:name="апреля-2025-г.-в-музее-московского-образования-прошел-спектакль-дивертисмент-театрального-коллектива-на-французском-языке"/></text:h>
      <text:p text:style-name="First_20_paragraph">05.05.2025</text:p>
      <text:p text:style-name="Text_20_body">28 апреля 2025 г. в Музее московского образования прошел спектакль «Дивертисмент» театрального коллектива на французском языке.</text:p>
      <text:p text:style-name="Text_20_body">Это было представление в двух отделениях с антрактом. Коллектив представил результаты нашей работы текущего сезона. В первом отделении был представлен первый акт будущего спектакля «Пиаф». Пьеса была создана на основе мемуаров великой певицы, свидетельств современников. Слова песен были переведены Еленой Орановской, эти тексты были использованы и нами наряду с записями песен, исполнявшихся Эдит Пиаф. Во втором отделении была представлена композиция «Все дело в спицах» по пьесе современного французского драматурга Пьера Шено « Un beau salaud » («Красавец-мерзавец»). Это самостоятельная режиссерская работа участницы коллектива Елены Кулышевой (также участвующей в спектакле в качестве исполнительницы одной из главных ролей). Если в первом отделении зрителю представлен спектакль-автобиография в исповедальной стилистике высокой мелодрамы, то второе отделение — это искрометная комедия. В результате получилось сбалансированное с точки зрения жанра зрелище, которое было тепло принято публикой.</text:p>
      <text:p text:style-name="Text_20_body"><text:line-break/></text:p>
      <text:p text:style-name="Text_20_body">Адрес страницы: <text:a xlink:type="simple" xlink:href="http://mgdu.dogm.mos.ru/presscenter/news/detail/12948136.html" office:name=""><text:span text:style-name="Definition">http://mgdu.dogm.mos.ru/presscenter/news/detail/12948136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5T07:47:06Z</meta:creation-date>
    <dc:date>2025-05-05T07:47:06Z</dc:date>
  </office:meta>
</office:document-meta>
</file>