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ветеранов-педагогического-труда-по-вопросу-участия-в-качестве-общественных-наблюдателей-при-проведении-гиа-в-2025-году."/>Встреча ветеранов педагогического труда по вопросу участия в качестве общественных наблюдателей при проведении ГИА в 2025 году.<text:bookmark-end text:name="встреча-ветеранов-педагогического-труда-по-вопросу-участия-в-качестве-общественных-наблюдателей-при-проведении-гиа-в-2025-году."/></text:h>
      <text:p text:style-name="First_20_paragraph">14.05.2025</text:p>
      <text:p text:style-name="Text_20_body">Ветераны педагогического труда ежегодно показывают высокую активность в качестве общественных наблюдателей при проведении ГИА в Москве. Этот год не стал исключением. Ветераны-педагоги с готовностью откликнулись на участие в таком важном деле.</text:p>
      <text:p text:style-name="Text_20_body">12 мая 2025 г. в Московском центре качества образования прошла традиционная встреча ветеранов педагогического труда по вопросу участия в качестве общественных наблюдателей при проведении ГИА в 2025 году.</text:p>
      <text:p text:style-name="Text_20_body">На ней специалисты Центра качества напомнили о важности роли наблюдателей, их полномочиях. А в завершении встречи вручили удостоверения общественных наблюдателей для работы на ГИА-2025.</text:p>
      <text:p text:style-name="Text_20_body"><text:line-break/></text:p>
      <text:p text:style-name="Text_20_body">Адрес страницы: <text:a xlink:type="simple" xlink:href="http://mgdu.dogm.mos.ru/presscenter/news/detail/12965882.html" office:name=""><text:span text:style-name="Definition">http://mgdu.dogm.mos.ru/presscenter/news/detail/12965882.html</text:span></text:a></text:p>
      <text:p text:style-name="Text_20_body"><text:a xlink:type="simple" xlink:href="http://mgdu.dogm.mos.ru" office:name=""><text:span text:style-name="Definition">ГБУ города Москвы «Московский городской дом учител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4T09:18:45Z</meta:creation-date>
    <dc:date>2025-05-14T09:18:45Z</dc:date>
  </office:meta>
</office:document-meta>
</file>