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я-2025-г.-ветераны-педагогического-труда-зао-москвы-побывали-в-музее-собрание."/>20 мая 2025 г. ветераны педагогического труда ЗАО Москвы побывали в Музее «Собрание».<text:bookmark-end text:name="мая-2025-г.-ветераны-педагогического-труда-зао-москвы-побывали-в-музее-собрание."/></text:h>
      <text:p text:style-name="First_20_paragraph">23.05.2025</text:p>
      <text:p text:style-name="Text_20_body">20 мая 2025 г. ветераны педагогического труда ЗАО Москвы побывали в Музее «Собрание».</text:p>
      <text:p text:style-name="Text_20_body">На сегодня это одна из крупнейших частных коллекций мирового культурного значения, художественный фонд которой насчитывает порядка 20 000 экспонатов. Основа коллекции - самоиграющие музыкальные инструменты и механические редкости, в том числе музыкальные шкатулки, органы, оркестрионы, шарманки, механические пианино и рояли, граммофоны и фонографы, аккордеоны, часы и автоматоны.</text:p>
      <text:p text:style-name="Text_20_body"><text:a xlink:type="simple" xlink:href="https://mgdu.dogm.mos.ru/directions-of-activities/veterans-of-pedagogical-work/excursion-work/photo-gallery/152906/?clear_cache_session=N" office:name=""><text:span text:style-name="Definition"><text:span text:style-name="T1">Фотографии с мероприятия</text:span></text:span></text:a></text:p>
      <text:p text:style-name="Text_20_body"><text:line-break/></text:p>
      <text:p text:style-name="Text_20_body">Адрес страницы: <text:a xlink:type="simple" xlink:href="http://mgdu.dogm.mos.ru/presscenter/news/detail/12985484.html" office:name=""><text:span text:style-name="Definition">http://mgdu.dogm.mos.ru/presscenter/news/detail/12985484.html</text:span></text:a></text:p>
      <text:p text:style-name="Text_20_body"><text:a xlink:type="simple" xlink:href="http://mgdu.dogm.mos.ru" office:name=""><text:span text:style-name="Definition">ГБУ города Москвы «Московский городской дом учител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3T09:58:18Z</meta:creation-date>
    <dc:date>2025-05-23T09:58:18Z</dc:date>
  </office:meta>
</office:document-meta>
</file>