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22-мая-2025-г.-для-ветеранов-педагогического-труда-свао-и-вао-москвы-состоялась-экскурсия-в-музей-заповедник-кусково."/>21 и 22 мая 2025 г. для ветеранов педагогического труда СВАО и ВАО Москвы состоялась экскурсия в Музей-заповедник Кусково.<text:bookmark-end text:name="и-22-мая-2025-г.-для-ветеранов-педагогического-труда-свао-и-вао-москвы-состоялась-экскурсия-в-музей-заповедник-кусково."/></text:h>
      <text:p text:style-name="First_20_paragraph">25.05.2025</text:p>
      <text:p text:style-name="Text_20_body">21 и 22 мая 2025 г. для ветеранов педагогического труда СВАО и ВАО Москвы состоялась экскурсия в Музей-заповедник Кусково.</text:p>
      <text:p text:style-name="Text_20_body">Ветераны познакомились с архитектурно-парковым ансамблем усадьбы Кусково, узнали об её истории и создателе – Петре Борисовиче Шереметеве. Увидели сохранившиеся павильоны, главное здание усадьбы – Дворец, а также единственный сохранившийся в Москве регулярный парк XVIII в. с подлинной итальянской мраморной скульптурой.</text:p>
      <text:p text:style-name="Text_20_body"><text:a xlink:type="simple" xlink:href="https://mgdu.dogm.mos.ru/directions-of-activities/veterans-of-pedagogical-work/excursion-work/photo-gallery/152914/" office:name=""><text:span text:style-name="Definition"><text:span text:style-name="T1">Фотографии с мероприятия</text:span></text:span></text:a></text:p>
      <text:p text:style-name="Text_20_body"><text:a xlink:type="simple" xlink:href="https://mgdu.dogm.mos.ru/directions-of-activities/veterans-of-pedagogical-work/excursion-work/comments-about-the-tours/detail/13013005.html" office:name=""><text:span text:style-name="Definition"><text:span text:style-name="T1">Отзыв о мероприятии</text:span></text:span></text:a></text:p>
      <text:p text:style-name="Text_20_body"><text:line-break/></text:p>
      <text:p text:style-name="Text_20_body">Адрес страницы: <text:a xlink:type="simple" xlink:href="http://mgdu.dogm.mos.ru/presscenter/news/detail/12987315.html" office:name=""><text:span text:style-name="Definition">http://mgdu.dogm.mos.ru/presscenter/news/detail/12987315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4T17:39:38Z</meta:creation-date>
    <dc:date>2025-07-14T17:39:38Z</dc:date>
  </office:meta>
</office:document-meta>
</file>