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ня-2025-г.-ветераны-педагогического-труда-зао-москвы-побывали-на-экскурсиях-в-усадьбы-шахматово-и-тараканово."/>18 июня 2025 г. ветераны педагогического труда ЗАО Москвы побывали на экскурсиях в усадьбы Шахматово и Тараканово.<text:bookmark-end text:name="июня-2025-г.-ветераны-педагогического-труда-зао-москвы-побывали-на-экскурсиях-в-усадьбы-шахматово-и-тараканово."/></text:h>
      <text:p text:style-name="First_20_paragraph">19.06.2025</text:p>
      <text:p text:style-name="Text_20_body">18 июня 2025 г. ветераны педагогического труда ЗАО Москвы побывали на экскурсиях в усадьбы Шахматово и Тараканово.</text:p>
      <text:p text:style-name="Text_20_body"><text:a xlink:type="simple" xlink:href="https://mgdu.dogm.mos.ru/directions-of-activities/veterans-of-pedagogical-work/excursion-work/photo-gallery/153087/" office:name=""><text:span text:style-name="Definition"><text:span text:style-name="T1">Фотографии с мероприятия</text:span></text:span></text:a></text:p>
      <text:p text:style-name="Text_20_body"><text:line-break/></text:p>
      <text:p text:style-name="Text_20_body">Адрес страницы: <text:a xlink:type="simple" xlink:href="http://mgdu.dogm.mos.ru/presscenter/news/detail/13046711.html" office:name=""><text:span text:style-name="Definition">http://mgdu.dogm.mos.ru/presscenter/news/detail/13046711.html</text:span></text:a></text:p>
      <text:p text:style-name="Text_20_body"><text:a xlink:type="simple" xlink:href="http://mgdu.dogm.mos.ru" office:name=""><text:span text:style-name="Definition">ГБУ города Москвы «Московский городской дом учител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9T18:01:22Z</meta:creation-date>
    <dc:date>2025-06-19T18:01:22Z</dc:date>
  </office:meta>
</office:document-meta>
</file>