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ня-2025-г.-ветераны-педагогического-труда-зелао-москвы-побывали-на-экскурсионной-поездке-в-дмитров."/>16 июня 2025 г. ветераны педагогического труда ЗелАО Москвы побывали на экскурсионной поездке в Дмитров.<text:bookmark-end text:name="июня-2025-г.-ветераны-педагогического-труда-зелао-москвы-побывали-на-экскурсионной-поездке-в-дмитров."/></text:h>
      <text:p text:style-name="First_20_paragraph">19.06.2025</text:p>
      <text:p text:style-name="Text_20_body">16 июня 2025 г. ветераны педагогического труда ЗелАО Москвы побывали на экскурсионной поездке в Дмитров.</text:p>
      <text:p text:style-name="Text_20_body">Увидели Дмитровский Кремль, живописные берега канала имени Москвы, уникальный памятник с двумя всадниками на одном постаменте и др., посетили Борисоглебский монастырь.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><text:line-break/></text:p>
      <text:p text:style-name="Text_20_body">Адрес страницы: <text:a xlink:type="simple" xlink:href="http://mgdu.dogm.mos.ru/presscenter/news/detail/13046747.html" office:name=""><text:span text:style-name="Definition">http://mgdu.dogm.mos.ru/presscenter/news/detail/13046747.html</text:span></text:a></text:p>
      <text:p text:style-name="Text_20_body"><text:a xlink:type="simple" xlink:href="http://mgdu.dogm.mos.ru" office:name=""><text:span text:style-name="Definition">ГБУ города Москвы «Московский городской дом учител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9T18:12:39Z</meta:creation-date>
    <dc:date>2025-06-19T18:12:39Z</dc:date>
  </office:meta>
</office:document-meta>
</file>