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кументальная-поэма-победившие-смерть-от-народного-драматического-театра"/>Документальная поэма «Победившие смерть» от Народного драматического театра<text:bookmark-end text:name="документальная-поэма-победившие-смерть-от-народного-драматического-театра"/></text:h>
      <text:p text:style-name="First_20_paragraph">25.06.2025</text:p>
      <text:p text:style-name="Text_20_body">22 июня 2025г. в День памяти и скорби артисты Народного драматического театра сыграли документальную поэму в письмах "Победившие смерть", посвятив этот спектакль, всем, кто ценой своей жизни подарил нам Победу в Великой Отечественной войне! Спасибо всем зрителям, кто пришел в Музей московского образования и разделил с актерами этот вечер!</text:p>
      <text:p text:style-name="Text_20_body"><text:line-break/></text:p>
      <text:p text:style-name="Text_20_body">Адрес страницы: <text:a xlink:type="simple" xlink:href="http://mgdu.dogm.mos.ru/presscenter/news/detail/13059153.html" office:name=""><text:span text:style-name="Definition">http://mgdu.dogm.mos.ru/presscenter/news/detail/13059153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10:17:59Z</meta:creation-date>
    <dc:date>2025-06-25T10:17:59Z</dc:date>
  </office:meta>
</office:document-meta>
</file>