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мьера-от-народного-драматического-театра-театральная-среда.-монологи"/>Премьера от Народного драматического театра «Театральная среда. Монологи»<text:bookmark-end text:name="премьера-от-народного-драматического-театра-театральная-среда.-монологи"/></text:h>
      <text:p text:style-name="First_20_paragraph">26.06.2025</text:p>
      <text:p text:style-name="Text_20_body">25 июня 2025г.в Музее московского образования состоялась премьера творческого проекта Народного драматического театра «Театральная среда. Монологи».</text:p>
      <text:p text:style-name="Text_20_body">Первый показ цикла под названием «Фестиваль» объединил монологи из произведений русских и зарубежных авторов, таких как Г. Горин, Ж. Ануй, А. де Сен-Экзюпери и др. В камерном пространстве Музея ожили истории разных людей, из разных эпох, но всех их объединяла искренность и горячее желание найти ответы на важные для них вопросы - о любви и смерти, надежде и смысле жизни. И этот честный диалог с собой и публикой нашёл отклик у зрителей, которые тепло приняли артистов. Мы благодарим всех, кто был с нами в этот вечер, кто оценил и поддержал новый формат нашего творческого проекта.</text:p>
      <text:p text:style-name="Text_20_body"><text:line-break/></text:p>
      <text:p text:style-name="Text_20_body">Адрес страницы: <text:a xlink:type="simple" xlink:href="http://mgdu.dogm.mos.ru/presscenter/news/detail/13066493.html" office:name=""><text:span text:style-name="Definition">http://mgdu.dogm.mos.ru/presscenter/news/detail/13066493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26T13:58:14Z</meta:creation-date>
    <dc:date>2025-06-26T13:58:14Z</dc:date>
  </office:meta>
</office:document-meta>
</file>