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юня-2025-г.-ветераны-педагогического-труда-ювао-москвы-побывали-на-экскурсии-в-музее-заповеднике-горки-ленинские."/>27 июня 2025 г. ветераны педагогического труда ЮВАО Москвы побывали на экскурсии в Музее-заповеднике "Горки Ленинские".<text:bookmark-end text:name="июня-2025-г.-ветераны-педагогического-труда-ювао-москвы-побывали-на-экскурсии-в-музее-заповеднике-горки-ленинские."/></text:h>
      <text:p text:style-name="First_20_paragraph">02.07.2025</text:p>
      <text:p text:style-name="Text_20_body">27 июня 2025 г. ветераны педагогического труда ЮВАО Москвы побывали на экскурсии в Музее-заповеднике "Горки Ленинские"</text:p>
      <text:p text:style-name="Text_20_body"><text:a xlink:type="simple" xlink:href="https://mgdu.dogm.mos.ru/directions-of-activities/veterans-of-pedagogical-work/excursion-work/photo-gallery/153154/?clear_cache_session=Y" office:name=""><text:span text:style-name="Definition"><text:span text:style-name="T1">Фотографии с мероприятия</text:span></text:span></text:a></text:p>
      <text:p text:style-name="Text_20_body"><text:a xlink:type="simple" xlink:href="https://mgdu.dogm.mos.ru/directions-of-activities/veterans-of-pedagogical-work/excursion-work/comments-about-the-tours/detail/13079591.html" office:name=""><text:span text:style-name="Definition"><text:span text:style-name="T1">Отзыв о мероприятии</text:span></text:span></text:a></text:p>
      <text:p text:style-name="Text_20_body"><text:line-break/></text:p>
      <text:p text:style-name="Text_20_body">Адрес страницы: <text:a xlink:type="simple" xlink:href="http://mgdu.dogm.mos.ru/presscenter/news/detail/13079596.html" office:name=""><text:span text:style-name="Definition">http://mgdu.dogm.mos.ru/presscenter/news/detail/13079596.html</text:span></text:a></text:p>
      <text:p text:style-name="Text_20_body"><text:a xlink:type="simple" xlink:href="http://mgdu.dogm.mos.ru" office:name=""><text:span text:style-name="Definition">ГБУ города Москвы «Московский городской дом учителя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7-02T13:05:15Z</meta:creation-date>
    <dc:date>2025-07-02T13:05:15Z</dc:date>
  </office:meta>
</office:document-meta>
</file>