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07-по-11-июля-2025-г.-ветераны-педагогического-труда-сао-москвы-отдохнули-в-поведниках."/>С 07 по 11 июля 2025 г. ветераны педагогического труда САО Москвы отдохнули в Поведниках.<text:bookmark-end text:name="с-07-по-11-июля-2025-г.-ветераны-педагогического-труда-сао-москвы-отдохнули-в-поведниках."/></text:h>
      <text:p text:style-name="First_20_paragraph">29.07.2025</text:p>
      <text:p text:style-name="Text_20_body">С 07 по 11 июля 2025 г. ветераны педагогического труда САО Москвы отдохнули в Поведниках.</text:p>
      <text:p text:style-name="Text_20_body"><text:a xlink:type="simple" xlink:href="https://mgdu.dogm.mos.ru/directions-of-activities/veterans-of-pedagogical-work/excursion-work/comments-about-the-tours/detail/13128593.html" office:name=""><text:span text:style-name="Definition"><text:span text:style-name="T1">Отзыв о мероприятии</text:span></text:span></text:a></text:p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/>
      <text:p text:style-name="Text_20_body"><text:line-break/></text:p>
      <text:p text:style-name="Text_20_body">Адрес страницы: <text:a xlink:type="simple" xlink:href="http://mgdu.dogm.mos.ru/presscenter/news/detail/13128595.html" office:name=""><text:span text:style-name="Definition">http://mgdu.dogm.mos.ru/presscenter/news/detail/13128595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9T09:31:31Z</meta:creation-date>
    <dc:date>2025-07-29T09:31:31Z</dc:date>
  </office:meta>
</office:document-meta>
</file>